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ext:soft-page-break/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User</dc:creator>
    <meta:creation-date>2026-08-18T01:51:00Z</meta:creation-date>
    <dc:date>2026-08-18T01:51:00Z</dc:date>
    <meta:print-date>2025-08-18T08:3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05" meta:character-count="1378" meta:row-count="9" meta:non-whitespace-character-count="1175"/>
  </office:meta>
</office:document-meta>
</file>