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 style:font-pitch="variable" svg:panose-1="0 0 0 0 0 0 0 0 0 0"/>
    <style:font-face style:name="Symbol" style:font-charset="x-symbol" svg:font-family="Symbol" style:font-family-generic="roman" style:font-pitch="variable" svg:panose-1="5 5 1 2 1 7 6 2 5 7"/>
    <style:font-face style:name="楷體-簡" svg:font-family="楷體-簡" style:font-family-generic="roman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BiauKai" svg:font-family="BiauKai" style:font-family-generic="system" style:font-pitch="variable"/>
    <style:font-face style:name="宋體-簡" svg:font-family="宋體-簡" style:font-family-generic="system" style:font-pitch="variable"/>
    <style:font-face style:name="Apple Color Emoji" svg:font-family="Apple Color Emoji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.4222in" text:min-label-width="0.25in" text:list-level-position-and-space-mode="label-alignment">
          <style:list-level-label-alignment text:label-followed-by="listtab" fo:margin-left="0.6722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555in" text:min-label-width="0.3333in" text:list-level-position-and-space-mode="label-alignment">
          <style:list-level-label-alignment text:label-followed-by="listtab" fo:margin-left="1.088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888in" text:min-label-width="0.3333in" text:list-level-position-and-space-mode="label-alignment">
          <style:list-level-label-alignment text:label-followed-by="listtab" fo:margin-left="1.422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222in" text:min-label-width="0.3333in" text:list-level-position-and-space-mode="label-alignment">
          <style:list-level-label-alignment text:label-followed-by="listtab" fo:margin-left="1.755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555in" text:min-label-width="0.3333in" text:list-level-position-and-space-mode="label-alignment">
          <style:list-level-label-alignment text:label-followed-by="listtab" fo:margin-left="2.088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888in" text:min-label-width="0.3333in" text:list-level-position-and-space-mode="label-alignment">
          <style:list-level-label-alignment text:label-followed-by="listtab" fo:margin-left="2.422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222in" text:min-label-width="0.3333in" text:list-level-position-and-space-mode="label-alignment">
          <style:list-level-label-alignment text:label-followed-by="listtab" fo:margin-left="2.755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555in" text:min-label-width="0.3333in" text:list-level-position-and-space-mode="label-alignment">
          <style:list-level-label-alignment text:label-followed-by="listtab" fo:margin-left="3.088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888in" text:min-label-width="0.3333in" text:list-level-position-and-space-mode="label-alignment">
          <style:list-level-label-alignment text:label-followed-by="listtab" fo:margin-left="3.4222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image text:level="1" xlink:href="media/image1.png" xlink:type="simple" xlink:show="embed" xlink:actuate="onLoad">
        <style:list-level-properties text:space-before="0.2958in" text:min-label-width="0in" style:vertical-pos="middle" style:vertical-rel="line" fo:width="0.3201in" fo:height="0.1388in" text:list-level-position-and-space-mode="label-alignment">
          <style:list-level-label-alignment text:label-followed-by="listtab" fo:margin-left="0.2958in" fo:text-indent="0in"/>
        </style:list-level-properties>
      </text:list-level-style-image>
      <text:list-level-style-bullet text:level="2" text:style-name="WW_CharLFO9LVL2" text:bullet-char="">
        <style:list-level-properties text:space-before="0.6666in" text:min-label-width="0in" text:list-level-position-and-space-mode="label-alignment">
          <style:list-level-label-alignment text:label-followed-by="listtab" fo:margin-left="0.6666in" fo:text-indent="0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1.6666in" text:min-label-width="0in" text:list-level-position-and-space-mode="label-alignment">
          <style:list-level-label-alignment text:label-followed-by="listtab" fo:margin-left="1.6666in" fo:text-indent="0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2.6666in" text:min-label-width="0in" text:list-level-position-and-space-mode="label-alignment">
          <style:list-level-label-alignment text:label-followed-by="listtab" fo:margin-left="2.6666in" fo:text-indent="0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ymbol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top="0.125in" fo:margin-bottom="0.125in" fo:line-height="0.25in"/>
    </style:style>
    <style:style style:name="T4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5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6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8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9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10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11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T14" style:parent-style-name="預設段落字型" style:family="text">
      <style:text-properties style:font-name="楷體-簡" style:font-name-asian="楷體-簡" style:font-name-complex="DFKaiShu-SB-Estd-BF" fo:font-weight="bold" style:font-weight-asian="bold" style:font-weight-complex="bold" fo:color="#000000" fo:font-size="14pt" style:font-size-asian="14pt" style:font-size-complex="14pt"/>
    </style:style>
    <style:style style:name="P15" style:parent-style-name="內文" style:family="paragraph">
      <style:paragraph-properties style:text-autospace="none" fo:line-height="0.2777in"/>
      <style:text-properties style:font-name="楷體-簡" style:font-name-asian="楷體-簡" style:font-name-complex="DFKaiShu-SB-Estd-BF" fo:color="#000000" style:letter-kerning="false" style:font-size-complex="12pt"/>
    </style:style>
    <style:style style:name="P16" style:parent-style-name="清單段落" style:family="paragraph">
      <style:paragraph-properties style:text-autospace="none" fo:text-align="justify" fo:line-height="0.2777in"/>
    </style:style>
    <style:style style:name="T1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" style:parent-style-name="預設段落字型" style:family="text">
      <style:text-properties style:font-name="楷體-簡" style:font-name-asian="楷體-簡" style:font-size-complex="12pt"/>
    </style:style>
    <style:style style:name="T2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2" style:parent-style-name="預設段落字型" style:family="text">
      <style:text-properties style:font-name="楷體-簡" style:font-name-asian="楷體-簡" style:font-size-complex="12pt"/>
    </style:style>
    <style:style style:name="T23" style:parent-style-name="預設段落字型" style:family="text">
      <style:text-properties style:font-name="楷體-簡" style:font-name-asian="楷體-簡" style:font-size-complex="12pt"/>
    </style:style>
    <style:style style:name="T24" style:parent-style-name="預設段落字型" style:family="text">
      <style:text-properties style:font-name="楷體-簡" style:font-name-asian="楷體-簡" style:font-size-complex="12pt"/>
    </style:style>
    <style:style style:name="T25" style:parent-style-name="預設段落字型" style:family="text">
      <style:text-properties style:font-name="楷體-簡" style:font-name-asian="楷體-簡" style:font-size-complex="12pt"/>
    </style:style>
    <style:style style:name="T26" style:parent-style-name="預設段落字型" style:family="text">
      <style:text-properties style:font-name="楷體-簡" style:font-name-asian="楷體-簡" style:font-size-complex="12pt"/>
    </style:style>
    <style:style style:name="T27" style:parent-style-name="預設段落字型" style:family="text">
      <style:text-properties style:font-name="楷體-簡" style:font-name-asian="楷體-簡" style:font-size-complex="12pt"/>
    </style:style>
    <style:style style:name="T2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" style:parent-style-name="預設段落字型" style:family="text">
      <style:text-properties style:font-name="楷體-簡" style:font-name-asian="楷體-簡" style:font-size-complex="12pt"/>
    </style:style>
    <style:style style:name="T31" style:parent-style-name="預設段落字型" style:family="text">
      <style:text-properties style:font-name="楷體-簡" style:font-name-asian="楷體-簡" style:font-size-complex="12pt"/>
    </style:style>
    <style:style style:name="T32" style:parent-style-name="預設段落字型" style:family="text">
      <style:text-properties style:font-name="楷體-簡" style:font-name-asian="楷體-簡" style:font-size-complex="12pt"/>
    </style:style>
    <style:style style:name="T33" style:parent-style-name="預設段落字型" style:family="text">
      <style:text-properties style:font-name="楷體-簡" style:font-name-asian="楷體-簡" style:font-size-complex="12pt"/>
    </style:style>
    <style:style style:name="T34" style:parent-style-name="預設段落字型" style:family="text">
      <style:text-properties style:font-name="楷體-簡" style:font-name-asian="楷體-簡" style:font-size-complex="12pt"/>
    </style:style>
    <style:style style:name="T35" style:parent-style-name="預設段落字型" style:family="text">
      <style:text-properties style:font-name="楷體-簡" style:font-name-asian="楷體-簡" style:font-size-complex="12pt"/>
    </style:style>
    <style:style style:name="T36" style:parent-style-name="預設段落字型" style:family="text">
      <style:text-properties style:font-name="楷體-簡" style:font-name-asian="楷體-簡" style:font-size-complex="12pt"/>
    </style:style>
    <style:style style:name="T37" style:parent-style-name="預設段落字型" style:family="text">
      <style:text-properties style:font-name="楷體-簡" style:font-name-asian="楷體-簡" style:font-size-complex="12pt"/>
    </style:style>
    <style:style style:name="T38" style:parent-style-name="預設段落字型" style:family="text">
      <style:text-properties style:font-name="楷體-簡" style:font-name-asian="楷體-簡" style:font-size-complex="12pt"/>
    </style:style>
    <style:style style:name="P39" style:parent-style-name="清單段落" style:family="paragraph">
      <style:paragraph-properties style:text-autospace="none" fo:text-align="justify" fo:line-height="0.2777in"/>
    </style:style>
    <style:style style:name="T40" style:parent-style-name="預設段落字型" style:family="text">
      <style:text-properties style:font-name="楷體-簡" style:font-name-asian="楷體-簡" style:font-size-complex="12pt"/>
    </style:style>
    <style:style style:name="T41" style:parent-style-name="預設段落字型" style:family="text">
      <style:text-properties style:font-name="楷體-簡" style:font-name-asian="楷體-簡" style:font-size-complex="12pt"/>
    </style:style>
    <style:style style:name="T42" style:parent-style-name="預設段落字型" style:family="text">
      <style:text-properties style:font-name="楷體-簡" style:font-name-asian="楷體-簡" style:font-size-complex="12pt"/>
    </style:style>
    <style:style style:name="T43" style:parent-style-name="預設段落字型" style:family="text">
      <style:text-properties style:font-name="楷體-簡" style:font-name-asian="楷體-簡" style:font-size-complex="12pt"/>
    </style:style>
    <style:style style:name="T44" style:parent-style-name="預設段落字型" style:family="text">
      <style:text-properties style:font-name="楷體-簡" style:font-name-asian="楷體-簡" style:font-size-complex="12pt"/>
    </style:style>
    <style:style style:name="T45" style:parent-style-name="預設段落字型" style:family="text">
      <style:text-properties style:font-name="楷體-簡" style:font-name-asian="楷體-簡" style:font-size-complex="12pt"/>
    </style:style>
    <style:style style:name="T46" style:parent-style-name="預設段落字型" style:family="text">
      <style:text-properties style:font-name="楷體-簡" style:font-name-asian="楷體-簡" style:font-size-complex="12pt"/>
    </style:style>
    <style:style style:name="T47" style:parent-style-name="預設段落字型" style:family="text">
      <style:text-properties style:font-name="楷體-簡" style:font-name-asian="楷體-簡" style:font-size-complex="12pt"/>
    </style:style>
    <style:style style:name="T4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4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6" style:parent-style-name="預設段落字型" style:family="text">
      <style:text-properties style:font-name="楷體-簡" style:font-name-asian="楷體-簡" style:font-size-complex="12pt"/>
    </style:style>
    <style:style style:name="T5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5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6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7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8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9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0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1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2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3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3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P132" style:parent-style-name="內文" style:family="paragraph">
      <style:paragraph-properties style:text-autospace="none" fo:text-align="justify" fo:line-height="0.2777in"/>
    </style:style>
    <style:style style:name="T133" style:parent-style-name="預設段落字型" style:family="text">
      <style:text-properties style:font-name="楷體-簡" style:font-name-asian="楷體-簡" style:font-size-complex="12pt"/>
    </style:style>
    <style:style style:name="T134" style:parent-style-name="預設段落字型" style:family="text">
      <style:text-properties style:font-name="楷體-簡" style:font-name-asian="楷體-簡" style:font-size-complex="12pt"/>
    </style:style>
    <style:style style:name="T13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P136" style:parent-style-name="清單段落" style:family="paragraph">
      <style:paragraph-properties style:text-autospace="none" fo:text-align="justify" fo:line-height="0.2777in"/>
    </style:style>
    <style:style style:name="T13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3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3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4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4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42" style:parent-style-name="預設段落字型" style:family="text">
      <style:text-properties style:font-name="楷體-簡" style:font-name-asian="楷體-簡" style:font-size-complex="12pt"/>
    </style:style>
    <style:style style:name="T143" style:parent-style-name="預設段落字型" style:family="text">
      <style:text-properties style:font-name="楷體-簡" style:font-name-asian="楷體-簡" style:font-size-complex="12pt"/>
    </style:style>
    <style:style style:name="T144" style:parent-style-name="預設段落字型" style:family="text">
      <style:text-properties style:font-name="楷體-簡" style:font-name-asian="楷體-簡" style:font-size-complex="12pt"/>
    </style:style>
    <style:style style:name="T145" style:parent-style-name="預設段落字型" style:family="text">
      <style:text-properties style:font-name="楷體-簡" style:font-name-asian="楷體-簡" style:font-size-complex="12pt"/>
    </style:style>
    <style:style style:name="T146" style:parent-style-name="預設段落字型" style:family="text">
      <style:text-properties style:font-name="楷體-簡" style:font-name-asian="楷體-簡" style:font-size-complex="12pt"/>
    </style:style>
    <style:style style:name="T14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48" style:parent-style-name="預設段落字型" style:family="text">
      <style:text-properties style:font-name="楷體-簡" style:font-name-asian="楷體-簡" style:font-size-complex="12pt"/>
    </style:style>
    <style:style style:name="T149" style:parent-style-name="預設段落字型" style:family="text">
      <style:text-properties style:font-name="楷體-簡" style:font-name-asian="楷體-簡" style:font-size-complex="12pt"/>
    </style:style>
    <style:style style:name="T15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5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5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6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6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6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6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6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6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66" style:parent-style-name="預設段落字型" style:family="text">
      <style:text-properties style:font-name="楷體-簡" style:font-name-asian="楷體-簡" style:font-size-complex="12pt"/>
    </style:style>
    <style:style style:name="T167" style:parent-style-name="預設段落字型" style:family="text">
      <style:text-properties style:font-name="楷體-簡" style:font-name-asian="楷體-簡" style:font-size-complex="12pt"/>
    </style:style>
    <style:style style:name="T168" style:parent-style-name="預設段落字型" style:family="text">
      <style:text-properties style:font-name="楷體-簡" style:font-name-asian="楷體-簡" style:font-size-complex="12pt"/>
    </style:style>
    <style:style style:name="T16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7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7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7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7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7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7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17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7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P178" style:parent-style-name="清單段落" style:family="paragraph">
      <style:paragraph-properties style:text-autospace="none" fo:text-align="justify" fo:margin-bottom="0.125in" fo:line-height="0.2777in"/>
    </style:style>
    <style:style style:name="T17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8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5" style:parent-style-name="預設段落字型" style:family="text">
      <style:text-properties style:font-name="楷體-簡" style:font-name-asian="楷體-簡" style:font-size-complex="12pt"/>
    </style:style>
    <style:style style:name="T19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19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0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1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2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2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P222" style:parent-style-name="內文" style:family="paragraph">
      <style:paragraph-properties style:text-autospace="none" fo:text-align="justify" fo:line-height="0.2777in" fo:text-indent="0.0833in"/>
    </style:style>
    <style:style style:name="T223" style:parent-style-name="預設段落字型" style:family="text">
      <style:text-properties style:font-name="楷體-簡" style:font-name-asian="楷體-簡" style:font-name-complex="Arial" style:font-size-complex="12pt"/>
    </style:style>
    <style:style style:name="T224" style:parent-style-name="預設段落字型" style:family="text">
      <style:text-properties style:font-name="楷體-簡" style:font-name-asian="楷體-簡" style:font-name-complex="Arial" style:font-size-complex="12pt"/>
    </style:style>
    <style:style style:name="T225" style:parent-style-name="預設段落字型" style:family="text">
      <style:text-properties style:font-name="楷體-簡" style:font-name-asian="楷體-簡" style:font-size-complex="12pt"/>
    </style:style>
    <style:style style:name="T226" style:parent-style-name="預設段落字型" style:family="text">
      <style:text-properties style:font-name="楷體-簡" style:font-name-asian="楷體-簡" style:font-size-complex="12pt"/>
    </style:style>
    <style:style style:name="T227" style:parent-style-name="預設段落字型" style:family="text">
      <style:text-properties style:font-name="楷體-簡" style:font-name-asian="楷體-簡" style:font-size-complex="12pt"/>
    </style:style>
    <style:style style:name="T228" style:parent-style-name="預設段落字型" style:family="text">
      <style:text-properties style:font-name="楷體-簡" style:font-name-asian="楷體-簡" style:font-name-complex="Arial" style:font-size-complex="12pt"/>
    </style:style>
    <style:style style:name="T229" style:parent-style-name="預設段落字型" style:family="text">
      <style:text-properties style:font-name="楷體-簡" style:font-name-asian="楷體-簡" style:font-name-complex="Arial" style:font-size-complex="12pt"/>
    </style:style>
    <style:style style:name="T230" style:parent-style-name="預設段落字型" style:family="text">
      <style:text-properties style:font-name="楷體-簡" style:font-name-asian="楷體-簡" style:font-name-complex="Arial" style:font-size-complex="12pt"/>
    </style:style>
    <style:style style:name="P231" style:parent-style-name="清單段落" style:family="paragraph">
      <style:paragraph-properties style:text-autospace="none" fo:text-align="justify" fo:line-height="0.2777in" fo:margin-left="0.393in">
        <style:tab-stops/>
      </style:paragraph-properties>
    </style:style>
    <style:style style:name="T23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33" style:parent-style-name="預設段落字型" style:family="text">
      <style:text-properties style:font-name="楷體-簡" style:font-name-asian="楷體-簡" style:font-size-complex="12pt"/>
    </style:style>
    <style:style style:name="T234" style:parent-style-name="預設段落字型" style:family="text">
      <style:text-properties style:font-name="楷體-簡" style:font-name-asian="楷體-簡" style:font-size-complex="12pt"/>
    </style:style>
    <style:style style:name="T235" style:parent-style-name="預設段落字型" style:family="text">
      <style:text-properties style:font-name="楷體-簡" style:font-name-asian="楷體-簡" style:font-size-complex="12pt"/>
    </style:style>
    <style:style style:name="T236" style:parent-style-name="預設段落字型" style:family="text">
      <style:text-properties style:font-name="楷體-簡" style:font-name-asian="楷體-簡" style:font-size-complex="12pt"/>
    </style:style>
    <style:style style:name="T23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3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3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4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4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4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5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6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7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7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7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7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7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7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7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7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7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7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8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9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9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9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9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9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9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29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29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P298" style:parent-style-name="清單段落" style:family="paragraph">
      <style:paragraph-properties style:text-autospace="none" fo:text-align="justify" fo:line-height="0.2777in" fo:margin-left="0.393in">
        <style:tab-stops/>
      </style:paragraph-properties>
    </style:style>
    <style:style style:name="T299" style:parent-style-name="預設段落字型" style:family="text">
      <style:text-properties style:font-name="楷體-簡" style:font-name-asian="楷體-簡" style:font-size-complex="12pt"/>
    </style:style>
    <style:style style:name="T30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0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1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0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1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2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2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3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3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3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33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3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3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3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3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38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3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4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49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4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5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6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7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58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P359" style:parent-style-name="內文" style:family="paragraph">
      <style:paragraph-properties fo:margin-bottom="0.125in"/>
    </style:style>
    <style:style style:name="T360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61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6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6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64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65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66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67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68" style:parent-style-name="預設段落字型" style:family="text">
      <style:text-properties style:font-name="楷體-簡" style:font-name-asian="楷體-簡" style:font-size-complex="12pt"/>
    </style:style>
    <style:style style:name="T369" style:parent-style-name="預設段落字型" style:family="text">
      <style:text-properties style:font-name="楷體-簡" style:font-name-asian="楷體-簡" style:font-size-complex="12pt"/>
    </style:style>
    <style:style style:name="T370" style:parent-style-name="預設段落字型" style:family="text">
      <style:text-properties style:font-name="楷體-簡" style:font-name-asian="楷體-簡" style:font-size-complex="12pt"/>
    </style:style>
    <style:style style:name="T371" style:parent-style-name="預設段落字型" style:family="text">
      <style:text-properties style:font-name="楷體-簡" style:font-name-asian="楷體-簡" style:font-size-complex="12pt"/>
    </style:style>
    <style:style style:name="T372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T373" style:parent-style-name="預設段落字型" style:family="text">
      <style:text-properties style:font-name="楷體-簡" style:font-name-asian="楷體-簡" style:font-name-complex="新細明體" style:letter-kerning="false" style:font-size-complex="12pt"/>
    </style:style>
    <style:style style:name="P374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P375" style:parent-style-name="內文" style:family="paragraph">
      <style:paragraph-properties fo:text-align="center" fo:line-height="0.25in"/>
    </style:style>
    <style:style style:name="T376" style:parent-style-name="預設段落字型" style:family="text">
      <style:text-properties style:font-name="Times New Roman" style:font-name-complex="Times New Roman"/>
    </style:style>
    <style:style style:name="P377" style:parent-style-name="內文" style:family="paragraph">
      <style:paragraph-properties fo:margin-bottom="0.125in"/>
    </style:style>
    <style:style style:name="T378" style:parent-style-name="預設段落字型" style:family="text">
      <style:text-properties style:font-name="Arial" style:font-name-asian="標楷體" style:font-name-complex="Arial"/>
    </style:style>
    <style:style style:name="T379" style:parent-style-name="預設段落字型" style:family="text">
      <style:text-properties style:font-name="楷體-簡" style:font-name-asian="楷體-簡" style:font-name-complex="DFKaiShu-SB-Estd-BF" fo:color="#000000" style:letter-kerning="false" style:font-size-complex="12pt"/>
    </style:style>
    <style:style style:name="T380" style:parent-style-name="預設段落字型" style:family="text">
      <style:text-properties style:font-name="Arial" style:font-name-asian="標楷體" style:font-name-complex="Arial"/>
    </style:style>
    <style:style style:name="T3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5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386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387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388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389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T390" style:parent-style-name="預設段落字型" style:family="text">
      <style:text-properties style:font-name="Arial" style:font-name-asian="標楷體" style:font-name-complex="Arial" fo:font-size="16pt" style:font-size-asian="16pt" style:font-size-complex="16pt"/>
    </style:style>
    <style:style style:name="P391" style:parent-style-name="內文" style:family="paragraph">
      <style:paragraph-properties fo:text-align="center" fo:margin-bottom="0.125in"/>
      <style:text-properties style:font-name="Arial" style:font-name-asian="標楷體" style:font-name-complex="Arial" fo:font-weight="bold" style:font-weight-asian="bold" fo:font-size="18pt" style:font-size-asian="18pt" style:font-size-complex="18pt"/>
    </style:style>
    <style:style style:name="TableColumn393" style:family="table-column">
      <style:table-column-properties style:column-width="0.5652in"/>
    </style:style>
    <style:style style:name="TableColumn394" style:family="table-column">
      <style:table-column-properties style:column-width="1.0576in"/>
    </style:style>
    <style:style style:name="TableColumn395" style:family="table-column">
      <style:table-column-properties style:column-width="0.6881in"/>
    </style:style>
    <style:style style:name="TableColumn396" style:family="table-column">
      <style:table-column-properties style:column-width="1.0916in"/>
    </style:style>
    <style:style style:name="TableColumn397" style:family="table-column">
      <style:table-column-properties style:column-width="0.6888in"/>
    </style:style>
    <style:style style:name="TableColumn398" style:family="table-column">
      <style:table-column-properties style:column-width="0.4722in"/>
    </style:style>
    <style:style style:name="TableColumn399" style:family="table-column">
      <style:table-column-properties style:column-width="0.209in"/>
    </style:style>
    <style:style style:name="TableColumn400" style:family="table-column">
      <style:table-column-properties style:column-width="0.5597in"/>
    </style:style>
    <style:style style:name="TableColumn401" style:family="table-column">
      <style:table-column-properties style:column-width="0.5375in"/>
    </style:style>
    <style:style style:name="TableColumn402" style:family="table-column">
      <style:table-column-properties style:column-width="1.1159in"/>
    </style:style>
    <style:style style:name="Table392" style:family="table">
      <style:table-properties style:width="6.9861in" fo:margin-left="0in" table:align="center"/>
    </style:style>
    <style:style style:name="TableRow403" style:family="table-row">
      <style:table-row-properties style:min-row-height="0.3416in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1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fo:margin-bottom="0.125in" fo:margin-left="0.0298in">
        <style:tab-stops/>
      </style:paragraph-properties>
      <style:text-properties style:font-name="Arial" style:font-name-asian="標楷體" style:font-name-complex="Arial"/>
    </style:style>
    <style:style style:name="TableCell4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justify" fo:margin-bottom="0.125in" fo:margin-left="0.0215in">
        <style:tab-stops/>
      </style:paragraph-properties>
      <style:text-properties style:font-name="Arial" style:font-name-asian="標楷體" style:font-name-complex="Arial"/>
    </style:style>
    <style:style style:name="P418" style:parent-style-name="內文" style:family="paragraph">
      <style:paragraph-properties fo:text-align="justify" fo:margin-bottom="0.125in" fo:margin-left="0.0215in">
        <style:tab-stops/>
      </style:paragraph-properties>
      <style:text-properties style:font-name="Arial" style:font-name-asian="標楷體" style:font-name-complex="Arial"/>
    </style:style>
    <style:style style:name="TableRow419" style:family="table-row">
      <style:table-row-properties style:min-row-height="0.3472in"/>
    </style:style>
    <style:style style:name="P420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justify" fo:margin-bottom="0.125in"/>
      <style:text-properties style:font-name="Arial" style:font-name-asian="標楷體" style:font-name-complex="Arial" fo:font-size="11pt" style:font-size-asian="11pt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2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justify" fo:margin-bottom="0.125in" fo:margin-left="0.0298in">
        <style:tab-stops/>
      </style:paragraph-properties>
      <style:text-properties style:font-name="Arial" style:font-name-asian="標楷體" style:font-name-complex="Arial"/>
    </style:style>
    <style:style style:name="P429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P430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Row431" style:family="table-row">
      <style:table-row-properties style:min-row-height="0.3055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3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Row444" style:family="table-row">
      <style:table-row-properties style:min-row-height="0.3118in"/>
    </style:style>
    <style:style style:name="P445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4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P452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P453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Row454" style:family="table-row">
      <style:table-row-properties style:min-row-height="0.2847in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Row459" style:family="table-row">
      <style:table-row-properties style:min-row-height="0.9493in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justify" fo:margin-bottom="0.125in" style:line-height-at-least="0in"/>
      <style:text-properties style:font-name="Arial" style:font-name-asian="標楷體" style:font-name-complex="Arial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Row464" style:family="table-row">
      <style:table-row-properties style:min-row-height="1.0708in"/>
    </style:style>
    <style:style style:name="P465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justify" fo:margin-bottom="0.125in"/>
      <style:text-properties style:font-name="Arial" style:font-name-asian="標楷體" style:font-name-complex="Arial"/>
    </style:style>
    <style:style style:name="TableRow468" style:family="table-row">
      <style:table-row-properties style:min-row-height="0.5319in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Row477" style:family="table-row">
      <style:table-row-properties style:min-row-height="0.4902in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Row482" style:family="table-row">
      <style:table-row-properties style:min-row-height="0.4777in"/>
    </style:style>
    <style:style style:name="P483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Row486" style:family="table-row">
      <style:table-row-properties style:min-row-height="0.525in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Row491" style:family="table-row">
      <style:table-row-properties style:min-row-height="0.525in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Row496" style:family="table-row">
      <style:table-row-properties style:min-row-height="0.4854in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5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5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Row509" style:family="table-row">
      <style:table-row-properties style:min-row-height="0.484in"/>
    </style:style>
    <style:style style:name="P510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P511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5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Cell5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P516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P517" style:parent-style-name="內文" style:family="paragraph">
      <style:paragraph-properties fo:margin-bottom="0.125in"/>
      <style:text-properties style:font-name="Arial" style:font-name-asian="標楷體" style:font-name-complex="Arial"/>
    </style:style>
    <style:style style:name="TableRow518" style:family="table-row">
      <style:table-row-properties style:min-row-height="1.8638in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margin-bottom="0.125in" fo:line-height="0.2777in"/>
      <style:text-properties style:font-name="楷體-簡" style:font-name-asian="楷體-簡" style:font-name-complex="DFKaiShu-SB-Estd-BF" fo:color="#000000" style:letter-kerning="false" style:font-size-complex="12pt"/>
    </style:style>
    <style:style style:name="P521" style:parent-style-name="內文" style:family="paragraph">
      <style:paragraph-properties fo:margin-bottom="0.125in" fo:line-height="0.2777in"/>
      <style:text-properties style:font-name="Arial" style:font-name-asian="標楷體" style:font-name-complex="Arial"/>
    </style:style>
    <style:style style:name="P522" style:parent-style-name="內文" style:family="paragraph">
      <style:paragraph-properties fo:margin-bottom="0.125in" fo:line-height="0.2777in"/>
    </style:style>
    <style:style style:name="T523" style:parent-style-name="預設段落字型" style:family="text">
      <style:text-properties style:font-name="Arial" style:font-name-asian="標楷體" style:font-name-complex="Arial"/>
    </style:style>
    <style:style style:name="T524" style:parent-style-name="預設段落字型" style:family="text">
      <style:text-properties style:font-name="Arial" style:font-name-asian="標楷體" style:font-name-complex="Arial"/>
    </style:style>
    <style:style style:name="T525" style:parent-style-name="預設段落字型" style:family="text">
      <style:text-properties style:font-name="Arial" style:font-name-asian="標楷體" style:font-name-complex="Arial"/>
    </style:style>
    <style:style style:name="T526" style:parent-style-name="預設段落字型" style:family="text">
      <style:text-properties style:font-name="Arial" style:font-name-asian="標楷體" style:font-name-complex="Arial"/>
    </style:style>
    <style:style style:name="P527" style:parent-style-name="內文" style:family="paragraph">
      <style:paragraph-properties fo:text-align="center" fo:line-height="0.2777in"/>
    </style:style>
    <style:style style:name="T528" style:parent-style-name="預設段落字型" style:family="text">
      <style:text-properties style:font-name="Arial" style:font-name-asian="標楷體" style:font-name-complex="Arial"/>
    </style:style>
    <style:style style:name="T529" style:parent-style-name="預設段落字型" style:family="text">
      <style:text-properties style:font-name="Arial" style:font-name-asian="標楷體" style:font-name-complex="Arial"/>
    </style:style>
    <style:style style:name="T530" style:parent-style-name="預設段落字型" style:family="text">
      <style:text-properties style:font-name="Arial" style:font-name-asian="標楷體" style:font-name-complex="Arial"/>
    </style:style>
    <style:style style:name="T531" style:parent-style-name="預設段落字型" style:family="text">
      <style:text-properties style:font-name="Arial" style:font-name-asian="標楷體" style:font-name-complex="Arial"/>
    </style:style>
    <style:style style:name="T532" style:parent-style-name="預設段落字型" style:family="text">
      <style:text-properties style:font-name="新細明體" style:font-name-asian="新細明體" style:font-name-complex="新細明體"/>
    </style:style>
    <style:style style:name="T533" style:parent-style-name="預設段落字型" style:family="text">
      <style:text-properties style:font-name="Arial" style:font-name-asian="標楷體" style:font-name-complex="Arial"/>
    </style:style>
    <style:style style:name="T534" style:parent-style-name="預設段落字型" style:family="text">
      <style:text-properties style:font-name="Arial" style:font-name-asian="標楷體" style:font-name-complex="Arial"/>
    </style:style>
    <style:style style:name="T535" style:parent-style-name="預設段落字型" style:family="text">
      <style:text-properties style:font-name="Arial" style:font-name-asian="標楷體" style:font-name-complex="Arial"/>
    </style:style>
    <style:style style:name="T536" style:parent-style-name="預設段落字型" style:family="text">
      <style:text-properties style:font-name="Arial" style:font-name-asian="標楷體" style:font-name-complex="Arial"/>
    </style:style>
    <style:style style:name="T537" style:parent-style-name="預設段落字型" style:family="text">
      <style:text-properties style:font-name="Arial" style:font-name-asian="標楷體" style:font-name-complex="Arial"/>
    </style:style>
    <style:style style:name="T538" style:parent-style-name="預設段落字型" style:family="text">
      <style:text-properties style:font-name="Arial" style:font-name-asian="標楷體" style:font-name-complex="Arial"/>
    </style:style>
    <style:style style:name="P539" style:parent-style-name="內文" style:family="paragraph">
      <style:text-properties style:font-name="楷體-簡" style:font-name-asian="楷體-簡"/>
    </style:style>
    <style:style style:name="P540" style:parent-style-name="內文" style:family="paragraph">
      <style:text-properties style:font-name="楷體-簡" style:font-name-asian="楷體-簡"/>
    </style:style>
    <style:style style:name="TableColumn542" style:family="table-column">
      <style:table-column-properties style:column-width="3.4027in"/>
    </style:style>
    <style:style style:name="TableColumn543" style:family="table-column">
      <style:table-column-properties style:column-width="3.5833in"/>
    </style:style>
    <style:style style:name="Table541" style:family="table">
      <style:table-properties style:width="6.9861in" fo:margin-left="0in" table:align="center"/>
    </style:style>
    <style:style style:name="TableRow544" style:family="table-row">
      <style:table-row-properties style:min-row-height="2.6895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 fo:margin-bottom="0.125in"/>
      <style:text-properties style:font-name="Arial" style:font-name-asian="標楷體" style:font-name-complex="Arial"/>
    </style:style>
    <style:style style:name="P547" style:parent-style-name="內文" style:family="paragraph">
      <style:paragraph-properties fo:text-align="center" fo:margin-bottom="0.125in"/>
      <style:text-properties style:font-name="Arial" style:font-name-asian="標楷體" style:font-name-complex="Arial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內文" style:family="paragraph">
      <style:paragraph-properties fo:text-align="center" fo:margin-bottom="0.125in"/>
      <style:text-properties style:font-name="Arial" style:font-name-asian="標楷體" style:font-name-complex="Arial"/>
    </style:style>
    <style:style style:name="TableRow550" style:family="table-row">
      <style:table-row-properties style:min-row-height="2.6895in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text-align="center" fo:margin-bottom="0.125in"/>
      <style:text-properties style:font-name="Arial" style:font-name-asian="標楷體" style:font-name-complex="Arial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text-align="center" fo:margin-bottom="0.125in"/>
      <style:text-properties style:font-name="Arial" style:font-name-asian="標楷體" style:font-name-complex="Arial"/>
    </style:style>
    <style:style style:name="P555" style:parent-style-name="內文" style:family="paragraph">
      <style:text-properties style:font-name="標楷體" style:font-name-asian="標楷體"/>
    </style:style>
    <style:style style:name="P556" style:parent-style-name="內文" style:family="paragraph">
      <style:text-properties style:font-name="標楷體" style:font-name-asian="標楷體"/>
    </style:style>
    <style:style style:name="P557" style:parent-style-name="內文" style:family="paragraph">
      <style:text-properties style:font-name="標楷體" style:font-name-asian="標楷體"/>
    </style:style>
    <style:style style:name="P558" style:parent-style-name="內文" style:family="paragraph">
      <style:text-properties style:font-name="標楷體" style:font-name-asian="標楷體"/>
    </style:style>
    <style:style style:name="P559" style:parent-style-name="內文" style:family="paragraph">
      <style:text-properties style:font-name="標楷體" style:font-name-asian="標楷體"/>
    </style:style>
    <style:style style:name="P560" style:parent-style-name="內文" style:family="paragraph">
      <style:paragraph-properties fo:line-height="0.2777in" fo:margin-left="0.1965in" fo:text-indent="-0.1965in">
        <style:tab-stops/>
      </style:paragraph-properties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="BiauKai" style:font-name-asian="BiauKai"/>
    </style:style>
    <style:style style:name="T567" style:parent-style-name="預設段落字型" style:family="text">
      <style:text-properties style:font-name="BiauKai" style:font-name-asian="BiauKai"/>
    </style:style>
    <style:style style:name="T568" style:parent-style-name="預設段落字型" style:family="text">
      <style:text-properties style:font-name="BiauKai" style:font-name-asian="BiauKai"/>
    </style:style>
    <style:style style:name="T569" style:parent-style-name="預設段落字型" style:family="text">
      <style:text-properties style:font-name="BiauKai" style:font-name-asian="BiauKai"/>
    </style:style>
    <style:style style:name="T570" style:parent-style-name="預設段落字型" style:family="text">
      <style:text-properties style:font-name="BiauKai" style:font-name-asian="BiauKai"/>
    </style:style>
    <style:style style:name="T571" style:parent-style-name="預設段落字型" style:family="text">
      <style:text-properties style:font-name="BiauKai" style:font-name-asian="BiauKai"/>
    </style:style>
    <style:style style:name="P572" style:parent-style-name="清單段落" style:family="paragraph">
      <style:paragraph-properties style:text-autospace="none" fo:text-align="justify" fo:line-height="0.2777in" fo:margin-left="0.393in">
        <style:tab-stops/>
      </style:paragraph-properties>
      <style:text-properties style:font-name="宋體-簡" style:font-name-asian="宋體-簡" style:font-name-complex="DFKaiShu-SB-Estd-BF" fo:color="#000000" style:letter-kerning="false" style:font-size-complex="12pt"/>
    </style:style>
    <style:style style:name="P573" style:parent-style-name="清單段落" style:family="paragraph">
      <style:paragraph-properties style:text-autospace="none" fo:text-align="justify" fo:line-height="0.2777in" fo:margin-left="0in">
        <style:tab-stops/>
      </style:paragraph-properties>
    </style:style>
    <style:style style:name="T574" style:parent-style-name="預設段落字型" style:family="text">
      <style:text-properties style:font-name="Apple Color Emoji" style:font-name-asian="標楷體" style:font-name-complex="Apple Color Emoji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font-name="標楷體" style:font-name-asian="標楷體"/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/>
    </style:style>
    <style:style style:name="T582" style:parent-style-name="預設段落字型" style:family="text">
      <style:text-properties style:font-name="標楷體" style:font-name-asian="標楷體"/>
    </style:style>
    <style:style style:name="T583" style:parent-style-name="預設段落字型" style:family="text">
      <style:text-properties style:font-name="新細明體"/>
    </style:style>
    <style:style style:family="graphic" style:name="a0" style:parent-style-name="Graphics">
      <style:graphic-properties fo:wrap-option="wrap" fo:border="0.00694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20</text:span><text:span text:style-name="T5">2</text:span><text:span text:style-name="T6">6</text:span><text:span text:style-name="T7"><text:s/>年亞太</text:span><text:span text:style-name="T8">平洋</text:span><text:span text:style-name="T9">青年科學家會議</text:span><text:span text:style-name="T10">-</text:span><text:span text:style-name="T11">臺灣代表</text:span><text:span text:style-name="T12">隊徵選公告</text:span><text:span text:style-name="T13"><text:s/></text:span><text:span text:style-name="T14"><text:s text:c="7"/></text:span></text:p>
      <text:p text:style-name="P15">壹、緣起</text:p>
      <text:p text:style-name="P16"><text:span text:style-name="T17"><text:tab/></text:span><text:span text:style-name="T18">亞太平洋青年科學家會議<text:s/></text:span><text:span text:style-name="T19">(Asia Pacific Conference of Young Scientists;簡稱APCYS)</text:span><text:span text:style-name="T20">為提供</text:span><text:span text:style-name="T21">亞太平洋</text:span><text:span text:style-name="T22">區</text:span><text:span text:style-name="T23">域</text:span><text:span text:style-name="T24">各經濟體的中學生在科學學習研究發表與觀摩交流的</text:span><text:span text:style-name="T25">平</text:span><text:span text:style-name="T26">台</text:span><text:span text:style-name="T27">；</text:span><text:span text:style-name="T28">參與</text:span><text:span text:style-name="T29">成員</text:span><text:span text:style-name="T30">來自</text:span><text:span text:style-name="T31">包括</text:span><text:span text:style-name="T32">台灣、</text:span><text:span text:style-name="T33">新加坡、</text:span><text:span text:style-name="T34">印尼、馬來西亞、泰國、美國（關島）、尼泊爾、日本、韓國、澳大利亞、</text:span><text:span text:style-name="T35">中國、俄羅斯</text:span><text:span text:style-name="T36">、墨西哥等</text:span><text:span text:style-name="T37">經濟體</text:span><text:span text:style-name="T38">。</text:span></text:p>
      <text:p text:style-name="P39"><text:span text:style-name="T40"><text:tab/></text:span><text:span text:style-name="T41">APCYS</text:span><text:span text:style-name="T42">於</text:span><text:span text:style-name="T43">2011年在印尼舉</text:span><text:span text:style-name="T44">辦</text:span><text:span text:style-name="T45">創立大會</text:span><text:span text:style-name="T46">，隔年</text:span><text:span text:style-name="T47">(</text:span><text:span text:style-name="T48">2012</text:span><text:span text:style-name="T49">年</text:span><text:span text:style-name="T50">)</text:span><text:span text:style-name="T51"><text:s/></text:span><text:span text:style-name="T52">9月，首屆會議（APCYS 2012）</text:span><text:span text:style-name="T53">在印尼舉</text:span><text:span text:style-name="T54">辦</text:span><text:span text:style-name="T55">，來自12個經濟體的代表參加。</text:span><text:span text:style-name="T56">繼首屆</text:span><text:span text:style-name="T57">會議</text:span><text:span text:style-name="T58">後，各屆</text:span><text:span text:style-name="T59">會議</text:span><text:span text:style-name="T60">分別</text:span><text:span text:style-name="T61">於</text:span><text:span text:style-name="T62">印尼（20</text:span><text:span text:style-name="T63">13</text:span><text:span text:style-name="T64">）</text:span><text:span text:style-name="T65">、台灣</text:span><text:span text:style-name="T66">（201</text:span><text:span text:style-name="T67">4</text:span><text:span text:style-name="T68">）</text:span><text:span text:style-name="T69">、</text:span><text:span text:style-name="T70">馬來西亞（2015</text:span><text:span text:style-name="T71">）</text:span><text:span text:style-name="T72">、印度</text:span><text:span text:style-name="T73">(</text:span><text:span text:style-name="T74">2016</text:span><text:span text:style-name="T75">)</text:span><text:span text:style-name="T76">、尼泊爾</text:span><text:span text:style-name="T77">(</text:span><text:span text:style-name="T78">2017</text:span><text:span text:style-name="T79">)</text:span><text:span text:style-name="T80">、泰國</text:span><text:span text:style-name="T81">(</text:span><text:span text:style-name="T82">2018</text:span><text:span text:style-name="T83">)</text:span><text:span text:style-name="T84">、俄羅斯</text:span><text:span text:style-name="T85">(</text:span><text:span text:style-name="T86">2019</text:span><text:span text:style-name="T87">)</text:span><text:span text:style-name="T88">、印尼</text:span><text:span text:style-name="T89">(</text:span><text:span text:style-name="T90">2020</text:span><text:span text:style-name="T91">)</text:span><text:span text:style-name="T92">、墨西哥</text:span><text:span text:style-name="T93">(</text:span><text:span text:style-name="T94">2021）舉行。</text:span><text:span text:style-name="T95">因新冠疫情，</text:span><text:span text:style-name="T96">APCYS 2022</text:span><text:span text:style-name="T97">由台灣和俄羅斯</text:span><text:span text:style-name="T98">亞庫斯克共和國</text:span><text:span text:style-name="T99">聯合線上舉辦</text:span><text:span text:style-name="T100">。</text:span><text:span text:style-name="T101">2023年</text:span><text:span text:style-name="T102">及</text:span><text:span text:style-name="T103">2024年</text:span><text:span text:style-name="T104">分別在</text:span><text:span text:style-name="T105">印尼</text:span><text:span text:style-name="T106">、</text:span><text:span text:style-name="T107">馬來西亞</text:span><text:span text:style-name="T108">恢復</text:span><text:span text:style-name="T109">以實體</text:span><text:span text:style-name="T110">舉辦，</text:span><text:span text:style-name="T111">2025</text:span><text:span text:style-name="T112">年再由台灣舉</text:span><text:span text:style-name="T113">辦。</text:span><text:span text:style-name="T114">2026</text:span><text:span text:style-name="T115">年將由泰國主辦。</text:span><text:span text:style-name="T116">在台灣教育部的資助下，</text:span><text:span text:style-name="T117">台灣</text:span><text:span text:style-name="T118">選</text:span><text:span text:style-name="T119">拔</text:span><text:span text:style-name="T120">高中學生</text:span><text:span text:style-name="T121">代表隊</text:span><text:span text:style-name="T122">參加</text:span><text:span text:style-name="T123">，在每屆</text:span><text:span text:style-name="T124">APCYS</text:span><text:span text:style-name="T125">會議中</text:span><text:span text:style-name="T126">表現</text:span><text:span text:style-name="T127">十分</text:span><text:span text:style-name="T128">出色，獲得</text:span><text:span text:style-name="T129">多</text:span><text:span text:style-name="T130">項獎項。</text:span><text:span text:style-name="T131"><text:line-break/></text:span></text:p>
      <text:p text:style-name="P132"><text:span text:style-name="T133">貳、</text:span><text:span text:style-name="T134">APCYS</text:span><text:span text:style-name="T135">活動內容</text:span></text:p>
      <text:p text:style-name="P136"><text:span text:style-name="T137"><text:tab/></text:span><text:span text:style-name="T138">APCYS</text:span><text:span text:style-name="T139">會議</text:span><text:span text:style-name="T140">由</text:span><text:span text:style-name="T141">亞太平洋</text:span><text:span text:style-name="T142">區域各經濟體</text:span><text:span text:style-name="T143">選拔</text:span><text:span text:style-name="T144">中學生</text:span><text:span text:style-name="T145">參加，</text:span><text:span text:style-name="T146">從事科學專題研究</text:span><text:span text:style-name="T147">成果</text:span><text:span text:style-name="T148">發表</text:span><text:span text:style-name="T149">與</text:span><text:span text:style-name="T150">專家評審。</text:span><text:span text:style-name="T151">參與的學生年齡上限為19歲，各經濟體</text:span><text:span text:style-name="T152">中</text:span><text:span text:style-name="T153">學生組成代表隊，</text:span><text:span text:style-name="T154">最多</text:span><text:span text:style-name="T155">6</text:span><text:span text:style-name="T156">件作品(</text:span><text:span text:style-name="T157">每</text:span><text:span text:style-name="T158">件</text:span><text:span text:style-name="T159">作品</text:span><text:span text:style-name="T160">不超過兩名學生</text:span><text:span text:style-name="T161">)</text:span><text:span text:style-name="T162">。</text:span><text:span text:style-name="T163">對</text:span><text:span text:style-name="T164">曾舉辦</text:span><text:span text:style-name="T165">會議</text:span><text:span text:style-name="T166">及當屆主辦</text:span><text:span text:style-name="T167">經濟體</text:span><text:span text:style-name="T168">，</text:span><text:span text:style-name="T169">由</text:span><text:span text:style-name="T170">委員會</text:span><text:span text:style-name="T171">視舉辦條件</text:span><text:span text:style-name="T172">決定</text:span><text:span text:style-name="T173">增加</text:span><text:span text:style-name="T174">參</text:span><text:span text:style-name="T175">賽</text:span><text:span text:style-name="T176">名額</text:span><text:span text:style-name="T177">。</text:span></text:p>
      <text:p text:style-name="P178"><text:span text:style-name="T179"><text:tab/></text:span><text:span text:style-name="T180">參賽</text:span><text:span text:style-name="T181">的</text:span><text:span text:style-name="T182">科學專題研究作品分</text:span><text:span text:style-name="T183">為</text:span><text:span text:style-name="T184">物理、數學、資訊科學、環境科學和生命科學</text:span><text:span text:style-name="T185">五大</text:span><text:span text:style-name="T186">領域，</text:span><text:span text:style-name="T187">學生</text:span><text:span text:style-name="T188">將</text:span><text:span text:style-name="T189">研究成果進行</text:span><text:span text:style-name="T190">海報</text:span><text:span text:style-name="T191">展示</text:span><text:span text:style-name="T192">發表、口頭報告說明及評審問答進行</text:span><text:span text:style-name="T193">評估</text:span><text:span text:style-name="T194">。大會依</text:span><text:span text:style-name="T195">指導委員會</text:span><text:span text:style-name="T196">規定，組</text:span><text:span text:style-name="T197">織</text:span><text:span text:style-name="T198">國際評審委員會，由各領域</text:span><text:span text:style-name="T199">具博士學位</text:span><text:span text:style-name="T200">的</text:span><text:span text:style-name="T201">專家學者或</text:span><text:span text:style-name="T202">具</text:span><text:span text:style-name="T203">中學</text:span><text:span text:style-name="T204">校長資格者擔任評審，依領域分組</text:span><text:span text:style-name="T205">評</text:span><text:span text:style-name="T206">審</text:span><text:span text:style-name="T207">海報展示</text:span><text:span text:style-name="T208">和</text:span><text:span text:style-name="T209">口頭報告</text:span><text:span text:style-name="T210">。評審委員會依照各領域</text:span><text:span text:style-name="T211">的</text:span><text:span text:style-name="T212">參賽隊伍數量</text:span><text:span text:style-name="T213">，訂定</text:span><text:span text:style-name="T214">當</text:span><text:span text:style-name="T215">屆金牌、銀牌、銅牌、佳作及特別獎數。</text:span><text:span text:style-name="T216">依據</text:span><text:span text:style-name="T217">海報及口頭報告評分</text:span><text:span text:style-name="T218">結果</text:span><text:span text:style-name="T219">，</text:span><text:span text:style-name="T220">頒發相應獎項</text:span><text:span text:style-name="T221">。</text:span></text:p>
      <text:p text:style-name="P222"><text:span text:style-name="T223">參</text:span><text:span text:style-name="T224">、</text:span><text:span text:style-name="T225">APCYS20</text:span><text:span text:style-name="T226">2</text:span><text:span text:style-name="T227">6</text:span><text:span text:style-name="T228">台灣學生代表</text:span><text:span text:style-name="T229">隊</text:span><text:span text:style-name="T230">選拔</text:span></text:p>
      <text:p text:style-name="P231"><text:span text:style-name="T232"><text:tab/></text:span><text:span text:style-name="T233">APCYS20</text:span><text:span text:style-name="T234">2</text:span><text:span text:style-name="T235">6</text:span><text:span text:style-name="T236">會議</text:span><text:span text:style-name="T237">訂於今</text:span><text:span text:style-name="T238">(2026)</text:span><text:span text:style-name="T239">年</text:span><text:span text:style-name="T240">10</text:span><text:span text:style-name="T241">月</text:span><text:span text:style-name="T242">25-29</text:span><text:span text:style-name="T243">日在泰國</text:span><text:span text:style-name="T244">Nakhon Ratchasima,</text:span><text:span text:style-name="T245">舉</text:span><text:span text:style-name="T246">辦</text:span><text:span text:style-name="T247">。</text:span><text:span text:style-name="T248">由</text:span><text:span text:style-name="T249">中原</text:span><text:span text:style-name="T250">大學</text:span><text:span text:style-name="T251">半導體學院</text:span><text:span text:style-name="T252">、</text:span><text:span text:style-name="T253">臺灣大學</text:span><text:span text:style-name="T254">海洋研究中心</text:span><text:span text:style-name="T255">及</text:span><text:span text:style-name="T256">台</text:span><text:span text:style-name="T257">北市</text:span><text:span text:style-name="T258">麗山高中</text:span><text:span text:style-name="T259">共同舉</text:span><text:span text:style-name="T260">辦</text:span><text:span text:style-name="T261">，</text:span><text:span text:style-name="T262">徵選臺灣學生代表</text:span><text:span text:style-name="T263">參加</text:span><text:span text:style-name="T264">。</text:span><text:span text:style-name="T265"><text:line-break/></text:span><text:span text:style-name="T266"><text:tab/></text:span><text:span text:style-name="T267">參賽專題作品</text:span><text:span text:style-name="T268">(</text:span><text:span text:style-name="T269">每隊最多</text:span><text:span text:style-name="T270">2</text:span><text:span text:style-name="T271">人</text:span><text:span text:style-name="T272">)</text:span><text:span text:style-name="T273">主題包括以下五大領域:1、物理</text:span><text:span text:style-name="T274"><text:s/></text:span><text:span text:style-name="T275">2、數學 3、計算機科學 4、生命科學 5、環境科學。</text:span><text:span text:style-name="T276">報名者</text:span><text:span text:style-name="T277">請</text:span><text:span text:style-name="T278">將報名</text:span><text:span text:style-name="T279">表</text:span><text:span text:style-name="T280">(</text:span><text:span text:style-name="T281">附件</text:span><text:span text:style-name="T282">)</text:span><text:span text:style-name="T283">及專題研究作品</text:span><text:span text:style-name="T284">電子檔，</text:span><text:span text:style-name="T285">寄</text:span><text:span text:style-name="T286">送</text:span><text:span text:style-name="T287">APCYS202</text:span><text:span text:style-name="T288">6</text:span><text:span text:style-name="T289">TW@gmail.com</text:span><text:span text:style-name="T290">。</text:span><text:span text:style-name="T291">9</text:span><text:span text:style-name="T292">月</text:span><text:span text:style-name="T293">1</text:span><text:span text:style-name="T294">9</text:span><text:span text:style-name="T295">日</text:span><text:span text:style-name="T296">收件截止</text:span><text:span text:style-name="T297">。</text:span></text:p>
      <text:p text:style-name="P298"><text:span text:style-name="T299"><text:tab/></text:span><text:span text:style-name="T300">初</text:span><text:span text:style-name="T301">選</text:span><text:span text:style-name="T302">由</text:span><text:span text:style-name="T303">專家學者擔任</text:span><text:span text:style-name="T304">評審委員</text:span><text:span text:style-name="T305">，</text:span><text:span text:style-name="T306">對</text:span><text:span text:style-name="T307">報名資格審查及作品</text:span><text:span text:style-name="T308">進行</text:span><text:span text:style-name="T309">評</text:span><text:span text:style-name="T310">審</text:span><text:span text:style-name="T311">。初</text:span><text:span text:style-name="T312">選</text:span><text:span text:style-name="T313">通過者</text:span><text:span text:style-name="T314">通知</text:span><text:span text:style-name="T315">進入</text:span><text:span text:style-name="T316">決選。</text:span><text:span text:style-name="T317">決選</text:span><text:span text:style-name="T318">對</text:span><text:span text:style-name="T319">作</text:span><text:span text:style-name="T320">品</text:span><text:span text:style-name="T321">口頭報告</text:span><text:span text:style-name="T322">與</text:span><text:span text:style-name="T323">答問</text:span><text:span text:style-name="T324">進行</text:span><text:span text:style-name="T325">評</text:span><text:span text:style-name="T326">審</text:span><text:span text:style-name="T327">，</text:span><text:span text:style-name="T328">擇選</text:span><text:span text:style-name="T329">優勝者(</text:span><text:span text:style-name="T330">最多</text:span><text:span text:style-name="T331">8</text:span><text:span text:style-name="T332">名學生</text:span><text:span text:style-name="T333">)代表</text:span><text:span text:style-name="T334">參加</text:span><text:span text:style-name="T335">APCYS20</text:span><text:span text:style-name="T336">2</text:span><text:span text:style-name="T337">6</text:span><text:span text:style-name="T338">會議。</text:span><text:span text:style-name="T339"><text:line-break/></text:span><text:span text:style-name="T340"><text:tab/></text:span><text:span text:style-name="T341">參加</text:span><text:span text:style-name="T342">APCYS 202</text:span><text:span text:style-name="T343">6</text:span><text:span text:style-name="T344">之註冊</text:span><text:span text:style-name="T345">費</text:span><text:span text:style-name="T346">：</text:span><text:span text:style-name="T347">每人3</text:span><text:span text:style-name="T348">7</text:span><text:span text:style-name="T349">5美元，涵蓋會議期間住宿、餐飲、</text:span><text:span text:style-name="T350">科學</text:span><text:span text:style-name="T351">活動</text:span><text:span text:style-name="T352">等</text:span><text:span text:style-name="T353">。</text:span><text:span text:style-name="T354">參加會議往返</text:span><text:span text:style-name="T355">交通</text:span><text:span text:style-name="T356">，</text:span><text:span text:style-name="T357">由學生自行負擔</text:span><text:span text:style-name="T358">。</text:span></text:p>
      <text:p text:style-name="P359"><text:span text:style-name="T360"><text:tab/></text:span><text:span text:style-name="T361"><text:s text:c="3"/></text:span><text:span text:style-name="T362">相關</text:span><text:span text:style-name="T363">資訊公告於</text:span><text:span text:style-name="T364">臺灣大學</text:span><text:span text:style-name="T365">海洋研究中心</text:span><text:span text:style-name="T366">、麗山高中</text:span><text:span text:style-name="T367">及</text:span><text:span text:style-name="T368">APCYS20</text:span><text:span text:style-name="T369">2</text:span><text:span text:style-name="T370">6</text:span><text:span text:style-name="T371">TW</text:span><text:span text:style-name="T372">網頁。</text:span><text:span text:style-name="T373"><text:line-break/></text:span></text:p>
      <text:p text:style-name="P374"/>
      <text:soft-page-break/>
      <text:p text:style-name="P375"><text:span text:style-name="T376"><draw:frame draw:z-index="251659264" draw:id="id0" draw:style-name="a0" draw:name="文字方塊 1" text:anchor-type="paragraph" svg:x="6.34918in" svg:y="-0.17386in" svg:width="0.75in" svg:height="0.48472in" style:rel-width="scale" style:rel-height="scale"><draw:text-box><text:p text:style-name="P377"><text:span text:style-name="T378">《附</text:span><text:span text:style-name="T379">表</text:span><text:span text:style-name="T380">》</text:span></text:p></draw:text-box><svg:title/><svg:desc/></draw:frame></text:span><text:span text:style-name="T381">202</text:span><text:span text:style-name="T382">6</text:span><text:span text:style-name="T383"><text:s/></text:span><text:span text:style-name="T384">年</text:span><text:span text:style-name="T385">亞太經合會青年科學家會議</text:span><text:span text:style-name="T386">-</text:span><text:span text:style-name="T387">台灣</text:span><text:span text:style-name="T388">代表</text:span><text:span text:style-name="T389">對</text:span><text:span text:style-name="T390">選拔</text:span></text:p>
      <text:p text:style-name="P391">報名表</text:p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</table:table-columns>
        <table:table-row table:style-name="TableRow403">
          <table:table-cell table:style-name="TableCell404" table:number-rows-spanned="2">
            <text:p text:style-name="P405">姓名</text:p>
          </table:table-cell>
          <table:table-cell table:style-name="TableCell406">
            <text:p text:style-name="P407">中文</text:p>
          </table:table-cell>
          <table:table-cell table:style-name="TableCell408" table:number-columns-spanned="2">
            <text:p text:style-name="P409"/>
          </table:table-cell>
          <table:covered-table-cell/>
          <table:table-cell table:style-name="TableCell410" table:number-columns-spanned="2">
            <text:p text:style-name="P411"/>
          </table:table-cell>
          <table:covered-table-cell/>
          <table:table-cell table:style-name="TableCell412" table:number-columns-spanned="2">
            <text:p text:style-name="P413"/>
          </table:table-cell>
          <table:covered-table-cell/>
          <table:table-cell table:style-name="TableCell414" table:number-rows-spanned="2">
            <text:p text:style-name="P415">性別</text:p>
          </table:table-cell>
          <table:table-cell table:style-name="TableCell416" table:number-rows-spanned="2">
            <text:p text:style-name="P417">□男<text:s text:c="3"/></text:p>
            <text:p text:style-name="P418">□女</text:p>
          </table:table-cell>
        </table:table-row>
        <table:table-row table:style-name="TableRow419">
          <table:covered-table-cell>
            <text:p text:style-name="P420"/>
          </table:covered-table-cell>
          <table:table-cell table:style-name="TableCell421">
            <text:p text:style-name="P422">英文(同護照)</text:p>
          </table:table-cell>
          <table:table-cell table:style-name="TableCell423" table:number-columns-spanned="2">
            <text:p text:style-name="P424"/>
          </table:table-cell>
          <table:covered-table-cell/>
          <table:table-cell table:style-name="TableCell425" table:number-columns-spanned="2">
            <text:p text:style-name="P426"/>
          </table:table-cell>
          <table:covered-table-cell/>
          <table:table-cell table:style-name="TableCell427" table:number-columns-spanned="2">
            <text:p text:style-name="P428"/>
          </table:table-cell>
          <table:covered-table-cell/>
          <table:covered-table-cell>
            <text:p text:style-name="P429"/>
          </table:covered-table-cell>
          <table:covered-table-cell>
            <text:p text:style-name="P430"/>
          </table:covered-table-cell>
        </table:table-row>
        <table:table-row table:style-name="TableRow431">
          <table:table-cell table:style-name="TableCell432" table:number-columns-spanned="2" table:number-rows-spanned="2">
            <text:p text:style-name="P433">學校名稱(中、英文)</text:p>
          </table:table-cell>
          <table:covered-table-cell/>
          <table:table-cell table:style-name="TableCell434" table:number-columns-spanned="2">
            <text:p text:style-name="P435"/>
          </table:table-cell>
          <table:covered-table-cell/>
          <table:table-cell table:style-name="TableCell436">
            <text:p text:style-name="P437"/>
          </table:table-cell>
          <table:table-cell table:style-name="TableCell438" table:number-columns-spanned="3">
            <text:p text:style-name="P439"/>
          </table:table-cell>
          <table:covered-table-cell/>
          <table:covered-table-cell/>
          <table:table-cell table:style-name="TableCell440" table:number-rows-spanned="2">
            <text:p text:style-name="P441">班別</text:p>
          </table:table-cell>
          <table:table-cell table:style-name="TableCell442" table:number-rows-spanned="2">
            <text:p text:style-name="P443"/>
          </table:table-cell>
        </table:table-row>
        <table:table-row table:style-name="TableRow444">
          <table:covered-table-cell>
            <text:p text:style-name="P445"/>
          </table:covered-table-cell>
          <table:covered-table-cell/>
          <table:table-cell table:style-name="TableCell446" table:number-columns-spanned="2">
            <text:p text:style-name="P447"/>
          </table:table-cell>
          <table:covered-table-cell/>
          <table:table-cell table:style-name="TableCell448">
            <text:p text:style-name="P449"/>
          </table:table-cell>
          <table:table-cell table:style-name="TableCell450" table:number-columns-spanned="3">
            <text:p text:style-name="P451"/>
          </table:table-cell>
          <table:covered-table-cell/>
          <table:covered-table-cell/>
          <table:covered-table-cell>
            <text:p text:style-name="P452"/>
          </table:covered-table-cell>
          <table:covered-table-cell>
            <text:p text:style-name="P453"/>
          </table:covered-table-cell>
        </table:table-row>
        <table:table-row table:style-name="TableRow454">
          <table:table-cell table:style-name="TableCell455" table:number-columns-spanned="2">
            <text:p text:style-name="P456">指導老師</text:p>
          </table:table-cell>
          <table:covered-table-cell/>
          <table:table-cell table:style-name="TableCell457" table:number-columns-spanned="8">
            <text:p text:style-name="P4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 table:number-columns-spanned="2" table:number-rows-spanned="2">
            <text:p text:style-name="P461">作品名稱(中、英文)</text:p>
          </table:table-cell>
          <table:covered-table-cell/>
          <table:table-cell table:style-name="TableCell462" table:number-columns-spanned="8"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covered-table-cell>
            <text:p text:style-name="P465"/>
          </table:covered-table-cell>
          <table:covered-table-cell/>
          <table:table-cell table:style-name="TableCell466" table:number-columns-spanned="8">
            <text:p text:style-name="P4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8">
          <table:table-cell table:style-name="TableCell469" table:number-columns-spanned="2">
            <text:p text:style-name="P470">聯絡電話(手機)</text:p>
          </table:table-cell>
          <table:covered-table-cell/>
          <table:table-cell table:style-name="TableCell471" table:number-columns-spanned="2">
            <text:p text:style-name="P472"/>
          </table:table-cell>
          <table:covered-table-cell/>
          <table:table-cell table:style-name="TableCell473">
            <text:p text:style-name="P474">E-mail</text:p>
          </table:table-cell>
          <table:table-cell table:style-name="TableCell475" table:number-columns-spanned="5">
            <text:p text:style-name="P476"/>
          </table:table-cell>
          <table:covered-table-cell/>
          <table:covered-table-cell/>
          <table:covered-table-cell/>
          <table:covered-table-cell/>
        </table:table-row>
        <table:table-row table:style-name="TableRow477">
          <table:table-cell table:style-name="TableCell478" table:number-columns-spanned="2" table:number-rows-spanned="2">
            <text:p text:style-name="P479">通訊地址(中文)</text:p>
          </table:table-cell>
          <table:covered-table-cell/>
          <table:table-cell table:style-name="TableCell480" table:number-columns-spanned="8">
            <text:p text:style-name="P4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2">
          <table:covered-table-cell>
            <text:p text:style-name="P483"/>
          </table:covered-table-cell>
          <table:covered-table-cell/>
          <table:table-cell table:style-name="TableCell484" table:number-columns-spanned="8">
            <text:p text:style-name="P4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2">
            <text:p text:style-name="P488">出生年月日(西曆)</text:p>
          </table:table-cell>
          <table:covered-table-cell/>
          <table:table-cell table:style-name="TableCell489" table:number-columns-spanned="8">
            <text:p text:style-name="P4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 table:number-columns-spanned="2">
            <text:p text:style-name="P493">身份證字號</text:p>
          </table:table-cell>
          <table:covered-table-cell/>
          <table:table-cell table:style-name="TableCell494" table:number-columns-spanned="8">
            <text:p text:style-name="P4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6">
          <table:table-cell table:style-name="TableCell497" table:number-columns-spanned="2" table:number-rows-spanned="2">
            <text:p text:style-name="P498">緊急聯絡人(中文)</text:p>
          </table:table-cell>
          <table:covered-table-cell/>
          <table:table-cell table:style-name="TableCell499" table:number-rows-spanned="2">
            <text:p text:style-name="P500">姓名/關係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 table:number-columns-spanned="2" table:number-rows-spanned="2">
            <text:p text:style-name="P506">電話</text:p>
          </table:table-cell>
          <table:covered-table-cell/>
          <table:table-cell table:style-name="TableCell507" table:number-columns-spanned="3" table:number-rows-spanned="2">
            <text:p text:style-name="P508"/>
          </table:table-cell>
          <table:covered-table-cell/>
          <table:covered-table-cell/>
        </table:table-row>
        <table:table-row table:style-name="TableRow509">
          <table:covered-table-cell>
            <text:p text:style-name="P510"/>
          </table:covered-table-cell>
          <table:covered-table-cell/>
          <table:covered-table-cell>
            <text:p text:style-name="P511"/>
          </table:covered-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covered-table-cell>
            <text:p text:style-name="P516"/>
          </table:covered-table-cell>
          <table:covered-table-cell/>
          <table:covered-table-cell>
            <text:p text:style-name="P517"/>
          </table:covered-table-cell>
          <table:covered-table-cell/>
          <table:covered-table-cell/>
        </table:table-row>
        <table:table-row table:style-name="TableRow518">
          <table:table-cell table:style-name="TableCell519" table:number-columns-spanned="10">
            <text:p text:style-name="P520">注意事項：參選作品必須為原創作品、無抄襲仿冒他人作品，且未曾於其他競賽得獎作品相同。若違反規定者，得取消其參賽資格，且參賽者應負完全責任。</text:p>
            <text:p text:style-name="P521">參賽學生簽名：<text:s/></text:p>
            <text:p text:style-name="P522"><text:span text:style-name="T523">指導</text:span><text:span text:style-name="T524">老</text:span><text:span text:style-name="T525">師簽名：</text:span><text:span text:style-name="T526"><text:s/></text:span></text:p>
            <text:p text:style-name="P527"><text:span text:style-name="T528"><text:s/></text:span><text:span text:style-name="T529"><text:s text:c="35"/></text:span><text:span text:style-name="T530">中華民國</text:span><text:span text:style-name="T531"><text:s text:c="6"/></text:span><text:span text:style-name="T532">年</text:span><text:span text:style-name="T533"><text:s text:c="2"/></text:span><text:span text:style-name="T534"><text:s text:c="2"/></text:span><text:span text:style-name="T535">月</text:span><text:span text:style-name="T536"><text:s text:c="2"/></text:span><text:span text:style-name="T537"><text:s text:c="2"/></text:span><text:span text:style-name="T53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9"/>
      <text:soft-page-break/>
      <text:p text:style-name="P540">(1)證件影本</text:p>
      <table:table table:style-name="Table541">
        <table:table-columns>
          <table:table-column table:style-name="TableColumn542"/>
          <table:table-column table:style-name="TableColumn543"/>
        </table:table-columns>
        <table:table-row table:style-name="TableRow544">
          <table:table-cell table:style-name="TableCell545">
            <text:p text:style-name="P546">(學生證電子影本正面黏貼處)</text:p>
            <text:p text:style-name="P547"/>
          </table:table-cell>
          <table:table-cell table:style-name="TableCell548">
            <text:p text:style-name="P549">(學生證電子影本背面黏貼處)</text:p>
          </table:table-cell>
        </table:table-row>
        <table:table-row table:style-name="TableRow550">
          <table:table-cell table:style-name="TableCell551">
            <text:p text:style-name="P552"><text:s/>(身份證字號電子影本正面黏貼處)</text:p>
          </table:table-cell>
          <table:table-cell table:style-name="TableCell553">
            <text:p text:style-name="P554">(身份證字號電子影本背面黏貼處)</text:p>
          </table:table-cell>
        </table:table-row>
      </table:table>
      <text:p text:style-name="內文"/>
      <text:p text:style-name="內文"/>
      <text:p text:style-name="P555">(2)個人照片電子檔(規格: Image Size: 135 x 180 px,<text:s/>Resolution:<text:s/>至少150dpi)</text:p>
      <text:p text:style-name="P556"/>
      <text:p text:style-name="P557"/>
      <text:p text:style-name="P558"/>
      <text:p text:style-name="P559"/>
      <text:p text:style-name="P560"><text:span text:style-name="T561">(3)</text:span><text:span text:style-name="T562">專題研究作品</text:span><text:span text:style-name="T563">報</text:span><text:span text:style-name="T564">告書</text:span><text:span text:style-name="T565">，內容含：</text:span><text:span text:style-name="T566">摘要、研究動機、研究目的、研究設備及器材、研究過程或方法、研究結果、討論、結論、參考資料等，將電子檔</text:span><text:span text:style-name="T567">(word</text:span><text:span text:style-name="T568">或</text:span><text:span text:style-name="T569">pdf</text:span><text:span text:style-name="T570">)併報名表以電子郵件提供</text:span><text:span text:style-name="T571">。</text:span></text:p>
      <text:p text:style-name="P572"><text:line-break/><text:line-break/></text:p>
      <text:p text:style-name="P573"><text:span text:style-name="T574">註：</text:span><text:span text:style-name="T575">以上資料請</text:span><text:span text:style-name="T576">務</text:span><text:span text:style-name="T577">必</text:span><text:span text:style-name="T578">填寫完整,</text:span><text:span text:style-name="T579">併</text:span><text:span text:style-name="T580">與作品</text:span><text:span text:style-name="T581">提供</text:span><text:span text:style-name="T582">, 否則視為不合格</text:span><text:span text:style-name="T58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 style:font-pitch="variable" svg:panose-1="0 0 0 0 0 0 0 0 0 0"/>
    <style:font-face style:name="Symbol" style:font-charset="x-symbol" svg:font-family="Symbol" style:font-family-generic="roman" style:font-pitch="variable" svg:panose-1="5 5 1 2 1 7 6 2 5 7"/>
    <style:font-face style:name="楷體-簡" svg:font-family="楷體-簡" style:font-family-generic="roman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BiauKai" svg:font-family="BiauKai" style:font-family-generic="system" style:font-pitch="variable"/>
    <style:font-face style:name="宋體-簡" svg:font-family="宋體-簡" style:font-family-generic="system" style:font-pitch="variable"/>
    <style:font-face style:name="Apple Color Emoji" svg:font-family="Apple Color Emoji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DFKaiShu-SB-Estd-BF" style:font-name-asian="DFKaiShu-SB-Estd-BF" style:font-name-complex="DFKaiShu-SB-Estd-BF" fo:font-size="13pt" style:font-size-asian="13pt"/>
    </style:style>
    <style:style style:name="WW_CharLFO4LVL1" style:family="text">
      <style:text-properties fo:language="en" fo:country="US"/>
    </style:style>
    <style:style style:name="WW_CharLFO5LVL1" style:family="text">
      <style:text-properties style:font-name="DFKaiShu-SB-Estd-BF" style:font-name-asian="DFKaiShu-SB-Estd-BF" style:font-name-complex="DFKaiShu-SB-Estd-BF"/>
    </style:style>
    <style:style style:name="WW_CharLFO9LVL1" style:family="text">
      <style:text-properties style:font-name="Symbol"/>
    </style:style>
    <style:style style:name="WW_CharLFO9LVL2" style:family="text">
      <style:text-properties style:font-name="Symbol"/>
    </style:style>
    <style:style style:name="WW_CharLFO9LVL3" style:family="text">
      <style:text-properties style:font-name="Symbol"/>
    </style:style>
    <style:style style:name="WW_CharLFO9LVL4" style:family="text">
      <style:text-properties style:font-name="Symbol"/>
    </style:style>
    <style:style style:name="WW_CharLFO9LVL5" style:family="text">
      <style:text-properties style:font-name="Symbol"/>
    </style:style>
    <style:style style:name="WW_CharLFO9LVL6" style:family="text">
      <style:text-properties style:font-name="Symbol"/>
    </style:style>
    <style:style style:name="WW_CharLFO9LVL7" style:family="text">
      <style:text-properties style:font-name="Symbol"/>
    </style:style>
    <style:style style:name="WW_CharLFO9LVL8" style:family="text">
      <style:text-properties style:font-name="Symbol"/>
    </style:style>
    <style:style style:name="WW_CharLFO9LVL9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A" style:num-letter-sync="true">
        <style:list-level-properties text:space-before="0.4222in" text:min-label-width="0.25in" text:list-level-position-and-space-mode="label-alignment">
          <style:list-level-label-alignment text:label-followed-by="listtab" fo:margin-left="0.6722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555in" text:min-label-width="0.3333in" text:list-level-position-and-space-mode="label-alignment">
          <style:list-level-label-alignment text:label-followed-by="listtab" fo:margin-left="1.088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888in" text:min-label-width="0.3333in" text:list-level-position-and-space-mode="label-alignment">
          <style:list-level-label-alignment text:label-followed-by="listtab" fo:margin-left="1.422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222in" text:min-label-width="0.3333in" text:list-level-position-and-space-mode="label-alignment">
          <style:list-level-label-alignment text:label-followed-by="listtab" fo:margin-left="1.755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555in" text:min-label-width="0.3333in" text:list-level-position-and-space-mode="label-alignment">
          <style:list-level-label-alignment text:label-followed-by="listtab" fo:margin-left="2.088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888in" text:min-label-width="0.3333in" text:list-level-position-and-space-mode="label-alignment">
          <style:list-level-label-alignment text:label-followed-by="listtab" fo:margin-left="2.422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222in" text:min-label-width="0.3333in" text:list-level-position-and-space-mode="label-alignment">
          <style:list-level-label-alignment text:label-followed-by="listtab" fo:margin-left="2.755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555in" text:min-label-width="0.3333in" text:list-level-position-and-space-mode="label-alignment">
          <style:list-level-label-alignment text:label-followed-by="listtab" fo:margin-left="3.088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888in" text:min-label-width="0.3333in" text:list-level-position-and-space-mode="label-alignment">
          <style:list-level-label-alignment text:label-followed-by="listtab" fo:margin-left="3.4222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image text:level="1" xlink:href="media/image1.png" xlink:type="simple" xlink:show="embed" xlink:actuate="onLoad">
        <style:list-level-properties text:space-before="0.2958in" text:min-label-width="0in" style:vertical-pos="middle" style:vertical-rel="line" fo:width="0.3201in" fo:height="0.1388in" text:list-level-position-and-space-mode="label-alignment">
          <style:list-level-label-alignment text:label-followed-by="listtab" fo:margin-left="0.2958in" fo:text-indent="0in"/>
        </style:list-level-properties>
      </text:list-level-style-image>
      <text:list-level-style-bullet text:level="2" text:style-name="WW_CharLFO9LVL2" text:bullet-char="">
        <style:list-level-properties text:space-before="0.6666in" text:min-label-width="0in" text:list-level-position-and-space-mode="label-alignment">
          <style:list-level-label-alignment text:label-followed-by="listtab" fo:margin-left="0.6666in" fo:text-indent="0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1.6666in" text:min-label-width="0in" text:list-level-position-and-space-mode="label-alignment">
          <style:list-level-label-alignment text:label-followed-by="listtab" fo:margin-left="1.6666in" fo:text-indent="0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2.6666in" text:min-label-width="0in" text:list-level-position-and-space-mode="label-alignment">
          <style:list-level-label-alignment text:label-followed-by="listtab" fo:margin-left="2.6666in" fo:text-indent="0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ymbol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393in" fo:margin-bottom="0.2125in" fo:margin-right="0.786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743in"/>
      </style:header-style>
      <style:footer-style>
        <style:header-footer-properties style:dynamic-spacing="true" fo:min-height="0.086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NTU</meta:initial-creator>
    <dc:creator>User</dc:creator>
    <meta:creation-date>2026-09-10T08:44:00Z</meta:creation-date>
    <dc:date>2026-09-10T08:44:00Z</dc:date>
    <meta:print-date>2026-09-10T03:07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84" meta:character-count="1905" meta:row-count="13" meta:non-whitespace-character-count="1624"/>
  </office:meta>
</office:document-meta>
</file>